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7d07ae3cfaa2650ad58c19ce8a3157c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z vers la <text:a xlink:type="simple" xlink:href="http://wiki-arhn.larhra.fr/doku.php?id=besson_sylvain:economiste_juriste_documentation">page précédente - Documentation</text:a>
<text:line-break/></text:p>
      <text:h text:style-name="Heading_20_1" text:outline-level="1"><text:bookmark-start text:name="wikidata"/>Wikidata<text:bookmark-end text:name="wikidata"/></text:h>
      <text:p text:style-name="Text_20_body"><text:line-break/></text:p>
      <text:p text:style-name="Text_20_body">[ <draw:frame draw:style-name="media" draw:name="" text:anchor-type="as-char" draw:z-index="0" svg:width="0.396875cm" svg:height="0.396875cm"><draw:image xlink:href="Pictures/7d07ae3cfaa2650ad58c19ce8a3157c5.gif" xlink:type="simple" xlink:show="embed" xlink:actuate="onLoad"/></draw:frame> EN CONSTRUCTION <draw:frame draw:style-name="media" draw:name="" text:anchor-type="as-char" draw:z-index="0" svg:width="0.396875cm" svg:height="0.396875cm"><draw:image xlink:href="Pictures/7d07ae3cfaa2650ad58c19ce8a3157c5.gif" xlink:type="simple" xlink:show="embed" xlink:actuate="onLoad"/></draw:frame> ]</text:p>
      <text:p text:style-name="Text_20_body"><text:a xlink:type="simple" xlink:href="https://www.wikidata.org/wiki/Wikidata:Main_Page">Wikidata</text:a> est une base de données graphe de connaissances collaboratives, promu et hébergé par <text:a xlink:type="simple" xlink:href="https://wikimediafoundation.org/">Wikimedia</text:a>. Elle est développé principalement par Wikimedia Deutschland et est initiée en 2012. Elle a des enjeux similaires à <text:span text:style-name="Strong_20_Emphasis"><text:a xlink:type="simple" xlink:href="http://wiki-arhn.larhra.fr/doku.php?id=besson_sylvain:documentation_dbpedia">DBpedia</text:a></text:span>, mais aussi a pour but de créer des données “objectives” qui puissent être versés automatiquement dans toutes les langues sur les différentes plateformes <text:a xlink:type="simple" xlink:href="https://wikimediafoundation.org/">Wikimedia</text:a> ( <text:a xlink:type="simple" xlink:href="https://fr.wikipedia.org/wiki/Wikip%C3%A9dia:Accueil_principal">Wikipédia</text:a>, <text:a xlink:type="simple" xlink:href="https://fr.wikivoyage.org/wiki/Accueil">Wikivoyage</text:a>, <text:a xlink:type="simple" xlink:href="https://fr.wikiquote.org/wiki/Wikiquote:Accueil">Wikiquote</text:a>, <text:a xlink:type="simple" xlink:href="https://fr.wikisource.org/wiki/Wikisource:Accueil">Wikisource</text:a>, <text:a xlink:type="simple" xlink:href="https://commons.wikimedia.org/wiki/Accueil">Wikimedia Commons</text:a>). Cela s'est même à des plateformes exterieur à la fondation Wikimedia comme pour les assistants personnels intelligents. </text:p>
      <text:p text:style-name="Text_20_body">C'est une base de données orientées documents, centrés sur des objets, qui ont un identifiant unique, il se remarque par la présence d'un Q majuscule au début. Chaque objet a au minimum une description et une étiquette. Il peut aussi avoir des domaines avec des propriétés et leurs valeurs (la valeur peut renvoyer à un autre obje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