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5be92a4d0e5ffc33bb2172a3bf0be6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'<text:a xlink:type="simple" xlink:href="http://wiki-arhn.larhra.fr/doku.php?id=fairdata:accueil">accueil</text:a> du projet “FAIR Data” en histoire.</text:p>
      <text:h text:style-name="Heading_20_1" text:outline-level="1"><text:bookmark-start text:name="atelier_donnees_fair"/>Atelier Données FAIR<text:bookmark-end text:name="atelier_donnees_fair"/></text:h>
      <text:p text:style-name="Text_20_body">Documentation concernant les séances de l'atelier de FAIRificaiton des données, 2020-</text:p>
      <text:h text:style-name="Heading_20_2" text:outline-level="2"><text:bookmark-start text:name="novembre_2020"/>10 novembre 2020<text:bookmark-end text:name="novembre_2020"/></text:h>
      <text:p text:style-name="Text_20_body"><text:span text:style-name="Strong_20_Emphasis">Francesco Beretta : Présentation d'une conceptualisation des informations factuelles pour la recherche historique</text:span></text:p>
      <text:p text:style-name="Text_20_body">Présentation et discussion de la proposition méthodologique qui est la base de la construction des classes et propriétés dans l'espace de noms <text:span text:style-name="Strong_20_Emphasis"><text:a xlink:type="simple" xlink:href="https://ontome.dataforhistory.org/namespace/3">"HistDMI – Generic Classes and Properties"</text:a></text:span> et espaces de noms des sous-projets dans OntoME.</text:p>
      <text:p text:style-name="Text_20_body">Diapositives de l'intervention de Francesco Beretta, <text:a xlink:type="simple" xlink:href="http://wiki-arhn.larhra.fr/lib/exe/fetch.php?media=fairdata:beretta_historical_epistemology_and_foundational_ontologies.pdf">Historical Information, Epistemology and Foundational Ontologies</text:a>, 10 novembre 2020</text:p>
      <text:p text:style-name="Text_20_body">Pour la bibliographie et documentation relative à cette intervention, voir la page de l'<text:a xlink:type="simple" xlink:href="http://wiki-arhn.larhra.fr/doku.php?id=fairdata:vienna_summer_school_2020">Ecole d'été de Vienne</text:a>, juillet 2020.</text:p>
      <text:h text:style-name="Heading_20_4" text:outline-level="4"><text:bookmark-start text:name="historical_information_epistemology_and_foundational_ontologies_semantic_heritage_research_data_sherd_virtual_online_seminar_20_novembre_2020"/>Historical Information, Epistemology and Foundational Ontologies, Semantic Heritage Research Data – SHERD Virtual Online Seminar, 20 Novembre 2020<text:bookmark-end text:name="historical_information_epistemology_and_foundational_ontologies_semantic_heritage_research_data_sherd_virtual_online_seminar_20_novembre_2020"/></text:h>
      <text:list text:style-name="List_20_1">
        <text:list-item>
          <text:p text:style-name="Text_20_body"> <text:a xlink:type="simple" xlink:href="https://sherd.org/francesco-beretta-ontome-building-conceptual-models-as-a-community/">Conférence (courtesy of sherd.org)</text:a></text:p>
        </text:list-item>
        <text:list-item>
          <text:p text:style-name="Text_20_body"> <text:a xlink:type="simple" xlink:href="http://wiki-arhn.larhra.fr/lib/exe/fetch.php?media=fairdata:beretta_historical_epistemology_and_foundational_ontologies_sherd.pdf">Diapositives</text:a></text:p>
        </text:list-item>
      </text:list>
      <text:p text:style-name="Text_20_body">See also this publication: Francesco Beretta, « A Challenge for Historical Research: Making Data FAIR Using a Collaborative Ontology Management Environment (OntoME) », Semantic Web 12, no 2 (1 janvier 2021): 279‑94, <text:a xlink:type="simple" xlink:href="https://doi.org/10.3233/SW-200416">https://doi.org/10.3233/SW-200416</text:a>. <text:a xlink:type="simple" xlink:href="http://semantic-web-journal.net/content/challenge-historical-research-making-data-fair-using-collaborative-ontology-management-0#">A challenge for historical research: making data FAIR using a collaborative ontology management environment (OntoME)</text:a>.</text:p>
      <text:p text:style-name="Text_20_body">Vue d'ensemble sur les principales classes et propriétés (état 13 juillet 2021):
<draw:frame draw:style-name="media" draw:name="" text:anchor-type="as-char" draw:z-index="0" svg:width="5.2916666666667cm" svg:height="2.936875cm"><draw:image xlink:href="Pictures/5be92a4d0e5ffc33bb2172a3bf0be61d.jpg" xlink:type="simple" xlink:show="embed" xlink:actuate="onLoad"/></draw:frame></text:p>
      <text:p text:style-name="Text_20_body"><text:line-break/></text:p>
      <text:h text:style-name="Heading_20_2" text:outline-level="2"><text:bookmark-start text:name="decembre_2020"/>11 décembre 2020<text:bookmark-end text:name="decembre_2020"/></text:h>
      <text:p text:style-name="Text_20_body">Pad de l'ateli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