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04321bb35e952fcb7c383d0713f28c78.png"/>
  <manifest:file-entry manifest:media-type="image/png" manifest:full-path="Pictures/4f3e8bc2f21573eb83ca33871a52292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accueil <text:a xlink:type="simple" xlink:href="http://wiki-arhn.larhra.fr/doku.php?id=python:accueil">Python pour les historiens</text:a></text:p>
      <text:h text:style-name="Heading_20_1" text:outline-level="1"><text:bookmark-start text:name="installer_et_configurer_son_environnement_de_travail_python"/>Installer et configurer son environnement de travail Python<text:bookmark-end text:name="installer_et_configurer_son_environnement_de_travail_python"/></text:h>
      <text:h text:style-name="Heading_20_2" text:outline-level="2"><text:bookmark-start text:name="gestion_de_l_environnement_de_travail"/>Gestion de l'environnement de travail<text:bookmark-end text:name="gestion_de_l_environnement_de_travail"/></text:h>
      <text:p text:style-name="Text_20_body">[…]</text:p>
      <text:h text:style-name="Heading_20_2" text:outline-level="2"><text:bookmark-start text:name="gestion_des_environnements_virtuels"/>Gestion des environnements virtuels<text:bookmark-end text:name="gestion_des_environnements_virtuels"/></text:h>
      <text:p text:style-name="Text_20_body">Les environnements virtuels fournissent un moyen puissant pour isoler les paquets utilisés dans un projet utilisant Python et leurs dépendances. Cela signifie que vous pouvez utiliser des paquets particuliers à un projet sans les installer sur l’ensemble du système, en évitant ainsi les conflits de version potentiels et en assurant la cohérence de l'environnement.
Cf. <text:a xlink:type="simple" xlink:href="https://docs.python.org/fr/3/tutorial/venv.html">Environnements virtuels et paquets</text:a>.</text:p>
      <text:p text:style-name="Text_20_body">Plusieurs outils de gestion d'environnements virtuels existent, construits autour de PIP (cf. documentation officielle de Python). Comme nous pratiquons ici une approche orientée analyse de données (et non développement web ou développement d'applications), nous avons privilégié le gestionnaire de paquets Conda (cf. ci-dessous), ainsi qu'un édrivé plus performant appelé <text:a xlink:type="simple" xlink:href="https://mamba.readthedocs.io/en/latest/index.html">Mamba</text:a>. </text:p>
      <text:p text:style-name="Text_20_body">Ces deux gestionnaires d'environnements permettent d'installer des paquets d'autres langages informatiques, tel R, node.js ou java. Il est donc particulièrement intéressant et fléxible pour notre but.</text:p>
      <text:h text:style-name="Heading_20_1" text:outline-level="1"><text:bookmark-start text:name="miniconda_anaconda"/>Miniconda / Anaconda<text:bookmark-end text:name="miniconda_anaconda"/></text:h>
      <text:list text:style-name="List_20_1">
        <text:list-item>
          <text:p text:style-name="Text_20_body"> <text:a xlink:type="simple" xlink:href="https://www.anaconda.com/what-is-anaconda/">Ce qu'est Anaconda</text:a> – <text:a xlink:type="simple" xlink:href="https://docs.conda.io/projects/conda/en/latest/index.html">ce qu'est Conda</text:a></text:p>
        </text:list-item>
        <text:list-item>
          <text:p text:style-name="Text_20_body"> <text:span text:style-name="Strong_20_Emphasis">Installer <text:a xlink:type="simple" xlink:href="https://docs.conda.io/en/latest/miniconda.html">Miniconda</text:a>.</text:span> Dans le cadre de ce tutoriel, la version de python de référence est la <text:span text:style-name="Strong_20_Emphasis">3.9</text:span>.</text:p>
          <text:list text:style-name="List_20_1">
            <text:list-item>
              <text:p text:style-name="Text_20_body"> Quelle différence entre Anaconda et Miniconda ? <text:a xlink:type="simple" xlink:href="https://www.anaconda.com/download/">Anaconda</text:a> apporte, en plus du gestionnaire d'environnements Python <text:span text:style-name="Emphasis">conda</text:span>, une interface graphique complète et différents logiciels. L'environnement risque d'être un peu lourd – pour des petits projets <text:span text:style-name="Strong_20_Emphasis">Miniconda</text:span> est préférable. Il n'est pas recommandé, dans le cadre de cet atelier, de créer un environnement avec le logiciel Anaconda, car cela pose problème par la suite.</text:p>
            </text:list-item>
          </text:list>
        </text:list-item>
        <text:list-item>
          <text:p text:style-name="Text_20_body"> <text:a xlink:type="simple" xlink:href="https://zestedesavoir.com/tutoriels/1448/installer-un-environnement-de-developpement-python-avec-conda">Tutoriel en français</text:a> concernant l'utilisation de <text:span text:style-name="Emphasis">conda</text:span>.</text:p>
        </text:list-item>
        <text:list-item>
          <text:p text:style-name="Text_20_body"> <text:a xlink:type="simple" xlink:href="https://docs.conda.io/projects/conda/en/latest/user-guide/getting-started.html">Tutoriel en anglais</text:a> de conda</text:p>
        </text:list-item>
      </text:list>
      <text:h text:style-name="Heading_20_2" text:outline-level="2"><text:bookmark-start text:name="installation_de_miniconda"/>Installation de Miniconda<text:bookmark-end text:name="installation_de_miniconda"/></text:h>
      <text:p text:style-name="Text_20_body"><text:span text:style-name="Strong_20_Emphasis">Miniconda est à préférer car c'est environnement beaucoup plus léger</text:span> (mais à utiliser en ligne de commande).</text:p>
      <text:list text:style-name="List_20_1">
        <text:list-item>
          <text:p text:style-name="Text_20_body"> Télécharger <text:a xlink:type="simple" xlink:href="https://docs.conda.io/en/latest/miniconda.html">Miniconda</text:a> et installer en suivant les instructions de l'installateur. Sous Windows et Linux choisir la version adaptée au système : 32 ou 64 bits.</text:p>
        </text:list-item>
      </text:list>
      <text:h text:style-name="Heading_20_2" text:outline-level="2"><text:bookmark-start text:name="windows_et_macos"/>Windows et MacOS<text:bookmark-end text:name="windows_et_macos"/></text:h>
      <text:list text:style-name="List_20_1">
        <text:list-item>
          <text:p text:style-name="Text_20_body"> Relever l'emplacement d'installation</text:p>
          <text:list text:style-name="List_20_1">
            <text:list-item>
              <text:p text:style-name="Text_20_body"> En général sous Windows C:\Users\[nom utilisateur]\Miniconda3</text:p>
            </text:list-item>
          </text:list>
        </text:list-item>
        <text:list-item>
          <text:p text:style-name="Text_20_body"> Cocher : <text:span text:style-name="Strong_20_Emphasis">Conda comme installation Python par défaut</text:span></text:p>
        </text:list-item>
        <text:list-item>
          <text:p text:style-name="Text_20_body"> <text:span text:style-name="Strong_20_Emphasis">Ne pas cocher</text:span>:  “Ajouter au PATH” ! </text:p>
          <text:list text:style-name="List_20_1">
            <text:list-item>
              <text:p text:style-name="Text_20_body"> [Octobre 2020] L'installateur de Miniconda dans Windows 10 déconseille de l'ajouter au PATH, à cause de problèmes qui pourraient survenir.</text:p>
            </text:list-item>
            <text:list-item>
              <text:p text:style-name="Text_20_body"> Dans le menu de démarrage Windows (Windows Start menu) sélectionner “Anaconda 64bit”. L'ajout au PATH peut provoquer des problèmes.</text:p>
            </text:list-item>
            <text:list-item>
              <text:p text:style-name="Text_20_body"> Conda n'est pas ajouté au PATH, utiliser le programme <text:span text:style-name="Emphasis">Anaconda prompt</text:span> après installation. Si Conda n'est toujours pas visible, voir ci-dessous les Problèmes/bugs</text:p>
            </text:list-item>
          </text:list>
        </text:list-item>
      </text:list>
      <text:p text:style-name="Text_20_body"><text:a xlink:type="simple" xlink:href="https://docs.conda.io/projects/conda/en/latest/user-guide/getting-started.html">Tutoriel</text:a> d'introduction a l'utilisation de <text:span text:style-name="Emphasis">conda</text:span></text:p>
      <text:h text:style-name="Heading_20_2" text:outline-level="2"><text:bookmark-start text:name="verification_de_l_installation"/>Vérification de l'installation<text:bookmark-end text:name="verification_de_l_installation"/></text:h>
      <text:p text:style-name="Text_20_body">Sous Windows, lancer le programme <text:span text:style-name="Emphasis">Anaconda prompt</text:span>, sous Mac ouvrir le <text:span text:style-name="Emphasis">Terminal</text:span>:</text:p>
      <text:list text:style-name="List_20_1">
        <text:list-item>
          <text:p text:style-name="Text_20_body"> Vérifier l'installation de Conda en exécutant la commande ci-dessous qui donne la version de conda:  </text:p>
          <text:p text:style-name="Source_20_Code">conda info</text:p>
        </text:list-item>
        <text:list-item>
          <text:p text:style-name="Text_20_body"> la liste des paquets installés dans l'environnement de base: </text:p>
          <text:p text:style-name="Source_20_Code">conda list</text:p>
        </text:list-item>
        <text:list-item>
          <text:p text:style-name="Text_20_body"> la liste des environnements disponibles: </text:p>
          <text:p text:style-name="Source_20_Code">conda env list</text:p>
          <text:list text:style-name="List_20_1">
            <text:list-item>
              <text:p text:style-name="Text_20_body"> Au début il n'y aura que l'nevironnement de 'base'</text:p>
            </text:list-item>
            <text:list-item>
              <text:p text:style-name="Text_20_body"> Attention : n'installer aucun paquet dans l'environnement de base ! Toujours créer un nouvel environnement.</text:p>
            </text:list-item>
          </text:list>
        </text:list-item>
        <text:list-item>
          <text:p text:style-name="Text_20_body"> En cas d'erreur, si par exemple CMD (Windows) / Terminal (MacOS) renvoit le message d'erreur suivant </text:p>
          <text:p text:style-name="Source_20_Code">conda: command not found error</text:p>
          <text:p><text:p text:style-name="Text_20_body"> voir Problèmes / Bugs ci-dessous.</text:p></text:p>
        </text:list-item>
        <text:list-item>
          <text:p text:style-name="Text_20_body"> Exécuter tout d'abord une mise à jour de Conda:  </text:p>
          <text:p text:style-name="Source_20_Code">conda update conda</text:p>
          <text:list text:style-name="List_20_1">
            <text:list-item>
              <text:p text:style-name="Text_20_body"> Lorsque l'exécutable imprime la liste des paquets à mettre à jour et  demande: installer y/n ? répondre y = yes</text:p>
            </text:list-item>
          </text:list>
        </text:list-item>
      </text:list>
      <text:h text:style-name="Heading_20_2" text:outline-level="2"><text:bookmark-start text:name="gerer_un_environnement_avec_conda"/>Gérer un environnement avec Conda<text:bookmark-end text:name="gerer_un_environnement_avec_conda"/></text:h>
      <text:p text:style-name="Text_20_body"><text:line-break/>
Pages dédiées dans ce Wiki:</text:p>
      <text:list text:style-name="List_20_1">
        <text:list-item>
          <text:p text:style-name="Text_20_body"> <text:a xlink:type="simple" xlink:href="http://wiki-arhn.larhra.fr/doku.php?id=intro_histoire_numerique:conda_histoire_numerique">Environnement pour le cours histoire numérique</text:a></text:p>
        </text:list-item>
        <text:list-item>
          <text:p text:style-name="Text_20_body"> <text:a xlink:type="simple" xlink:href="http://wiki-arhn.larhra.fr/doku.php?id=python:environnement_conda">Créer et gérer un environnement Conda</text:a> (dans ce tutoriel Python)</text:p>
        </text:list-item>
      </text:list>
      <text:p text:style-name="Text_20_body"><text:line-break/></text:p>
      <text:p text:style-name="Text_20_body"><text:line-break/></text:p>
      <text:h text:style-name="Heading_20_1" text:outline-level="1"><text:bookmark-start text:name="installation_de_jupyterlab"/>Installation de JupyterLab<text:bookmark-end text:name="installation_de_jupyterlab"/></text:h>
      <text:h text:style-name="Heading_20_2" text:outline-level="2"><text:bookmark-start text:name="ajout_du_canal_conda-forge_et_installation_de_mamba"/>Ajout du canal conda-forge et installation de Mamba<text:bookmark-end text:name="ajout_du_canal_conda-forge_et_installation_de_mamba"/></text:h>
      <text:list text:style-name="List_20_1">
        <text:list-item>
          <text:p text:style-name="Text_20_body"> Lister les environnemnents disponibles </text:p>
          <text:p text:style-name="Source_20_Code">conda env list</text:p>
        </text:list-item>
        <text:list-item>
          <text:p text:style-name="Text_20_body"> Ajouter le canal 'conda-forge' : </text:p>
          <text:p text:style-name="Source_20_Code">conda config --add channels conda-forge</text:p>
        </text:list-item>
        <text:list-item>
          <text:p text:style-name="Text_20_body"> Vérifier l'ajout du canal </text:p>
          <text:p text:style-name="Source_20_Code">conda info</text:p>
          <text:p><text:p text:style-name="Text_20_body">: apparait la liste des canaux</text:p></text:p>
        </text:list-item>
        <text:list-item>
          <text:p text:style-name="Text_20_body"> Vérifier la liste des canaux prioritaires: </text:p>
          <text:p text:style-name="Source_20_Code">conda config --show channels</text:p>
          <text:p><text:p text:style-name="Text_20_body"> doit donner comme résultat:</text:p></text:p>
        </text:list-item>
      </text:list>
      <text:p text:style-name="Source_20_Code">channels:<text:line-break/><text:s text:c="2"/>- conda-forge<text:line-break/><text:s text:c="2"/>- defaults<text:line-break/></text:p>
      <text:list text:style-name="List_20_1">
        <text:list-item>
          <text:p text:style-name="Text_20_body"> Si l'ordre est inversé, effectuer: </text:p>
          <text:p text:style-name="Source_20_Code">conda config --set channel_priority strict</text:p>
          <text:p><text:p text:style-name="Text_20_body">, puis vérifier l'ordre des canaux avec </text:p></text:p>
          <text:p text:style-name="Source_20_Code">conda config --show channels</text:p>
          <text:p><text:p text:style-name="Text_20_body"> 'conda-forge' doit être en premier.</text:p></text:p>
        </text:list-item>
      </text:list>
      <text:h text:style-name="Heading_20_2" text:outline-level="2"><text:bookmark-start text:name="installation_et_activation_de_jupyterlab"/>Installation et activation de JupyterLab<text:bookmark-end text:name="installation_et_activation_de_jupyterlab"/></text:h>
      <text:p text:style-name="Text_20_body">Afin de disposer d'une installation propre de Jupyterlab on va créer un environnement conda qui lui est dédié et dans lequel on n'installera pas d'autres librairies. Afin d'effectuer des analyses de données ou autres traitements, on crééera ensuite des environnements Conda appropriés qu'on activera dans Jupyterlab.</text:p>
      <text:list text:style-name="List_20_1">
        <text:list-item>
          <text:p text:style-name="Text_20_body"> Avant toute nouvelle installation: </text:p>
          <text:p text:style-name="Source_20_Code">mamba update mamba</text:p>
        </text:list-item>
        <text:list-item>
          <text:p text:style-name="Text_20_body"> Créer ensuite un environnement contenant Jupyter Lab. Voici la syntaxe à utiliser, on l'appliquera selon les exemples ci-dessous : </text:p>
          <text:p text:style-name="Source_20_Code">mamba create --name &lt;envname&gt; python=&lt;version&gt;</text:p>
          <text:p><text:p text:style-name="Text_20_body">.</text:p></text:p>
        </text:list-item>
        <text:list-item>
          <text:p text:style-name="Text_20_body"> Pour <text:span text:style-name="Strong_20_Emphasis">MacOS</text:span> et <text:span text:style-name="Strong_20_Emphasis">Windows 64 bits</text:span> exécuter:  </text:p>
          <text:p text:style-name="Source_20_Code">mamba create --name env_jupyterlab python=3.10 jupyterlab</text:p>
        </text:list-item>
        <text:list-item>
          <text:p text:style-name="Text_20_body"> Pour Windows <text:span text:style-name="Strong_20_Emphasis">si système à 32-bit</text:span>: </text:p>
          <text:list text:style-name="List_20_1">
            <text:list-item>
              <text:p text:style-name="Text_20_body"> Si système à 32 bits exécuter: </text:p>
              <text:p text:style-name="Source_20_Code">mamba create --name env_jupyterlab python=3.10 jupyterlab pywin32</text:p>
            </text:list-item>
          </text:list>
        </text:list-item>
      </text:list>
      <text:list text:style-name="List_20_1">
        <text:list-item>
          <text:p text:style-name="Text_20_body"> Lorsque l'exécutable demande : installer Y/n répondre Y = yes</text:p>
        </text:list-item>
        <text:list-item>
          <text:p text:style-name="Text_20_body"> Lister les environnemnents disponibles: </text:p>
          <text:p text:style-name="Source_20_Code">conda env list</text:p>
        </text:list-item>
      </text:list>
      <text:list text:style-name="List_20_1">
        <text:list-item>
          <text:p text:style-name="Text_20_body"> Pour effecer un environnement et ses paquets, exécuter:</text:p>
        </text:list-item>
      </text:list>
      <text:p text:style-name="Source_20_Code">conda remove --name myenv --all</text:p>
      <text:list text:style-name="List_20_1">
        <text:list-item>
          <text:p text:style-name="Text_20_body"> Activer le nouvel environnement : </text:p>
          <text:p text:style-name="Source_20_Code">conda activate env_jupyterlab</text:p>
        </text:list-item>
        <text:list-item>
          <text:p text:style-name="Text_20_body"> Pour désactiver l'environnement et revenir à l'environnement 'base: </text:p>
          <text:p text:style-name="Source_20_Code">conda deactivate</text:p>
        </text:list-item>
        <text:list-item>
          <text:p text:style-name="Text_20_body"> Déplacer la position du Terminal vers le dossier dans lequel on mettra les notebooks (et les sous-dossiers des projets Github):</text:p>
          <text:p text:style-name="Source_20_Code">cd /root/folder/dossier_python/</text:p>
          <text:p><text:p text:style-name="Text_20_body"> Syntaxe Windows:</text:p></text:p>
          <text:p text:style-name="Source_20_Code">cd C:\Users\My_Name\Documents\dossier_python</text:p>
        </text:list-item>
      </text:list>
      <text:list text:style-name="List_20_1">
        <text:list-item>
          <text:p text:style-name="Text_20_body"> Démarrer Juypter Lab : </text:p>
          <text:p text:style-name="Source_20_Code">jupyter lab</text:p>
        </text:list-item>
        <text:list-item>
          <text:p text:style-name="Text_20_body"> Pour <text:span text:style-name="Strong_20_Emphasis">arrêter Jupyter Lab</text:span>: taper dans le Terminal ou Prompt où il est actif <text:span text:style-name="Strong_20_Emphasis">alt-C</text:span> pour Windows ou <text:span text:style-name="Strong_20_Emphasis">ctrl-C</text:span> pour Mac.</text:p>
        </text:list-item>
        <text:list-item>
          <text:p text:style-name="Text_20_body"> En cas de problèmes avec l'antivirus (surréaction et annonce de virus <text:a xlink:type="simple" xlink:href="https://justuto.com/idp-generic-virus/">voir cette page</text:a>)</text:p>
        </text:list-item>
        <text:list-item>
          <text:p text:style-name="Text_20_body"> Si on veut ajouter des nouveau paquets à l'environnement, <text:span text:style-name="Strong_20_Emphasis">arrêter Jupyter Lab</text:span> , puis ajouter les paquets à l'environnement actif, dans ce cas <text:span text:style-name="Emphasis">py37_gitlab</text:span> puis relancer le Lab.</text:p>
        </text:list-item>
        <text:list-item>
          <text:p text:style-name="Text_20_body"> ATTENTION: mieux vaut toutefois garder l'environnement 'env_jupyterlab' uniquement pour JupyterLab et ses extentions. </text:p>
        </text:list-item>
        <text:list-item>
          <text:p text:style-name="Text_20_body"> Pour l'analyse de données, créer des environnements dédiés à différents projets ou technologies (NLP, etc.) qui seront activés dans jupyterlab. <text:span text:style-name="Strong_20_Emphasis">voir les <text:a xlink:type="simple" xlink:href="http://wiki-arhn.larhra.fr/doku.php?id=python:environnement_conda#creer_un_nouvel_environnement_atelier_et_l_ajouter_aux_kernels_de_jupyter_lab">instructions sur cette page</text:a></text:span></text:p>
        </text:list-item>
      </text:list>
      <text:p text:style-name="Text_20_body"><text:line-break/></text:p>
      <text:p text:style-name="Horizontal_20_Line"/>
      <text:h text:style-name="Heading_20_1" text:outline-level="1"><text:bookmark-start text:name="utilisateurs_avances_plugins_de_jupyterlab"/>Utilisateurs avancés – Plugins de JupyterLab<text:bookmark-end text:name="utilisateurs_avances_plugins_de_jupyterlab"/></text:h>
      <text:p text:style-name="Text_20_body">ATTENTION : l'installation de ce qui suit <text:span text:style-name="underline">n'est pas nécessaire</text:span> (à éviter pour les utilisateurs·trices non expérimenté·e·s).</text:p>
      <text:p text:style-name="Text_20_body"><text:line-break/></text:p>
      <text:h text:style-name="Heading_20_2" text:outline-level="2"><text:bookmark-start text:name="plugin_jupyterlab-github"/>Plugin jupyterlab-github<text:bookmark-end text:name="plugin_jupyterlab-github"/></text:h>
      <text:list text:style-name="List_20_1">
        <text:list-item>
          <text:p text:style-name="Text_20_body"> Documentation <text:a xlink:type="simple" xlink:href="https://github.com/jupyterlab/jupyterlab-github">JupyterLab GitHub</text:a>.</text:p>
        </text:list-item>
        <text:list-item>
          <text:p text:style-name="Text_20_body"> <text:span text:style-name="Strong_20_Emphasis">Arrêter Jupyter Lab</text:span> (dans le Terminal ou Prompt où il est actif taper <text:span text:style-name="Strong_20_Emphasis">alt-C</text:span> pour Windows ou <text:span text:style-name="Strong_20_Emphasis">ctrl-C</text:span> pour Mac).</text:p>
        </text:list-item>
        <text:list-item>
          <text:p text:style-name="Text_20_body"> Vérifier qu'on est bien dans l'environnement 'py37_jupyterlab' </text:p>
        </text:list-item>
        <text:list-item>
          <text:p text:style-name="Text_20_body"> Exécuter: </text:p>
          <text:p text:style-name="Source_20_Code">conda install -c conda-forge nodejs</text:p>
        </text:list-item>
        <text:list-item>
          <text:p text:style-name="Text_20_body"> Exécuter: </text:p>
          <text:p text:style-name="Source_20_Code"> jupyter labextension install @jupyterlab/github</text:p>
        </text:list-item>
        <text:list-item>
          <text:p text:style-name="Text_20_body"> Démarrer Juypter Lab : </text:p>
          <text:p text:style-name="Source_20_Code">jupyter lab</text:p>
        </text:list-item>
      </text:list>
      <text:p text:style-name="Text_20_body">Sur l'interface JupyterLab, à gauche vous avez une barre de menu.
<text:line-break/>
Cliquez sur l'icône Puzzle “<text:span text:style-name="Strong_20_Emphasis">Extension Manager</text:span>” (gestionnaire des plugins). Un message de sécurité indique que les Plugins (extensions) de JupyterLab sont produits par la commuanté et que donc il peut y avoir des risques de sécurité. C'est bon à savoir mais il faut tout de même répondre: OUI.</text:p>
      <text:p text:style-name="Text_20_body">Dans la barre de recherche, cherchez “<text:span text:style-name="Strong_20_Emphasis">github</text:span>”. Le plugin qui nous intéresse est celui-ci :</text:p>
      <text:p text:style-name="Text_20_body"><draw:frame draw:style-name="media" draw:name="" text:anchor-type="as-char" draw:z-index="0" svg:width="10.900833333333cm" svg:height="2.936875cm"><draw:image xlink:href="Pictures/04321bb35e952fcb7c383d0713f28c78.png" xlink:type="simple" xlink:show="embed" xlink:actuate="onLoad"/></draw:frame></text:p>
      <text:p text:style-name="Text_20_body">Cliquez “Install” et validez le popup qui s'affiche. Une fois l'extension installée, JupyterLab vous demandera de “Rebuild”. Cliquez <text:span text:style-name="Strong_20_Emphasis">Rebuild</text:span> dans la barre bleue qui est apparue au dessus du gestionnaire des plugins. Après quelques instants, un popup qui confirme le succès du Rebuild s'affiche, cliquez sur <text:span text:style-name="Strong_20_Emphasis">Reload</text:span>.</text:p>
      <text:p text:style-name="Text_20_body">Observez maintenant le menu à gauche : si vous voyez une icône avec un chat <draw:frame draw:style-name="media" draw:name="" text:anchor-type="as-char" draw:z-index="0" svg:width="0.79375cm" svg:height="0.79375cm"><draw:image xlink:href="Pictures/4f3e8bc2f21573eb83ca33871a522920.png" xlink:type="simple" xlink:show="embed" xlink:actuate="onLoad"/></draw:frame> : l'installation du plugin est un succès. Cliquez dessus. Ce plugin vous demande d'entrer un nom d'utilisateur Github afin d'accéder à ses dépôts.</text:p>
      <text:p text:style-name="Text_20_body">Dans le cadre de l'atelier Données FAIR (FAIR Data), nous pouvons par exemple utiliser <text:span text:style-name="Strong_20_Emphasis">atterebf</text:span> comme nom d'utilisateur. Une liste de dépôt github s'affiche, sélectionnez <text:span text:style-name="Strong_20_Emphasis">atelier_arhn</text:span>, puis <text:span text:style-name="Strong_20_Emphasis">import_csv_xls</text:span>, et enfin le carnet jupyter <text:span text:style-name="Strong_20_Emphasis">import_csv.ipynb</text:span> (qui est en lecture seule).</text:p>
      <text:p text:style-name="Text_20_body"><text:line-break/></text:p>
      <text:h text:style-name="Heading_20_2" text:outline-level="2"><text:bookmark-start text:name="plugin_jupyterlab-git"/>Plugin jupyterlab-git<text:bookmark-end text:name="plugin_jupyterlab-git"/></text:h>
      <text:p text:style-name="Text_20_body">Pour les utilisateurs les plus avancés, maîtrisant le GIT, ce plugin peut vous être utile pour versionner vos travaux. Fermez toutes instances de JupyterLab.</text:p>
      <text:p text:style-name="Text_20_body">Ouvrez un terminal, activez votre environnement virtuel (conda activate &lt;envname&gt;) et installez le package jupyterlab-git: <text:span text:style-name="Strong_20_Emphasis">pip install –upgrade jupyterlab-git</text:span></text:p>
      <text:p text:style-name="Text_20_body">Lancez JupyterLab. Un message vous demandera d'installer les extensions jupyterlab-git et nbdime-jupyter. Acceptez. Patientez un moment le temps que le Rebuild se fasse.</text:p>
      <text:p text:style-name="Text_20_body">Observez les onglets : l'icône de Git apparaît, allez-y dessus. </text:p>
      <text:p text:style-name="Text_20_body">A la base, il n'y a aucun dépôt git reconnu. Cliquez Find a repository. Il vous menera en fait à l'onglet Explorateur de dossiers.</text:p>
      <text:p text:style-name="Text_20_body">Vous avez la aussi une nouvelle icône Git à droite de la petite barre de menus en haut qui vous proposera de Cloner un dépôt (Clone a repository), ou bien allez dans un dossier qui vous intéresse avec l'explorateur de dossiers, positionnez vous dans le dossier concerné, allez sur “Git” dans le menu horizontal en haut, choisissez “Init”, un popup vous demande si vous êtes sûr de transformer le dossier en dossier git : confirmez. Attention, en fonction du volume du dossier, le traitement peut être long, privilégiez un dossier avec peu de fichiers.</text:p>
      <text:p text:style-name="Text_20_body">Revenez sur l'onglet Git : vous verrez qu'il est possible de gérer les fichers. Les fichiers peuvent être “Untracked” (non suivis), “Changed” (modifiés mais non admis dans le prochain commit) ou “Staged” (admis dans le prochain commit). Plus bas dans la colonne, vous pouvez écrire le message du commit et envoyer le commit sur votre branche actuelle.</text:p>
      <text:p text:style-name="Text_20_body">Plus haut vous pouvez aussi constater “Current Repository”, “Current Branch” qui vous permettra de gérer les branches.</text:p>
      <text:p text:style-name="Horizontal_20_Line"/>
      <text:p text:style-name="Text_20_body"><text:line-break/></text:p>
      <text:h text:style-name="Heading_20_2" text:outline-level="2"><text:bookmark-start text:name="jupyterlab_git_extension"/>JupyterLab git extension<text:bookmark-end text:name="jupyterlab_git_extension"/></text:h>
      <text:p text:style-name="Text_20_body"> jupyterlab-git </text:p>
      <text:p text:style-name="Text_20_body">jupyterlab-git jupyterlab-github</text:p>
      <text:p text:style-name="Text_20_body">Documentation concernant <text:span text:style-name="Emphasis">JupyterLab git extension</text:span>:</text:p>
      <text:list text:style-name="List_20_1">
        <text:list-item>
          <text:p text:style-name="Text_20_body"> <text:a xlink:type="simple" xlink:href="https://github.com/jupyterlab/jupyterlab-git">jupyterlab / jupyterlab-git</text:a> </text:p>
        </text:list-item>
        <text:list-item>
          <text:p text:style-name="Text_20_body"> Tutoriel <text:a xlink:type="simple" xlink:href="https://annefou.github.io/jupyter_publish/02-git/index.html">JupyterLab git extension</text:a></text:p>
        </text:list-item>
        <text:list-item>
          <text:p text:style-name="Text_20_body"> Un tutoriel très intéressant sur Jupyter Lab dont la partie 3 concerne GitHub: <text:a xlink:type="simple" xlink:href="http://jakevdp.github.io/blog/2017/03/03/reproducible-data-analysis-in-jupyter/">Reproducible Data Analysis in Jupyter</text:a></text:p>
        </text:list-item>
      </text:list>
      <text:p text:style-name="Text_20_body"><text:span text:style-name="Strong_20_Emphasis">/!\ Avant de faire le tutoriel, réfléchissez si vous devez créer un nouveau environnement virtuel, si vous avez déjà d'autres projets en cours.</text:span> Il est donc préférable de créer un environnement en ligne de commande. Voir ci-dessous pour l'installation de l'environnement.
<text:line-break/>Une fois que vous avez activé votre environnement dans Miniconda, pensez à installer <text:span text:style-name="Strong_20_Emphasis">JupyterLab</text:span>. Jupyter Notebook sera automatiquement installé avec.
<text:line-break/>Une fois JupyterLab installé, lancez le, il s'affichera sur votre navigateur.</text:p>
      <text:p text:style-name="Text_20_body">Les paquets pour conda:</text:p>
      <text:list text:style-name="List_20_1">
        <text:list-item>
          <text:p text:style-name="Text_20_body"> <text:a xlink:type="simple" xlink:href="https://anaconda.org/conda-forge/jupyterlab-git">jupyterlab-git</text:a> (<text:a xlink:type="simple" xlink:href="https://github.com/jupyterlab/jupyterlab-git">documentation sur GitHub</text:a>)</text:p>
        </text:list-item>
        <text:list-item>
          <text:p text:style-name="Text_20_body"> <text:a xlink:type="simple" xlink:href="https://anaconda.org/krinsman/jupyterlab-github">jupyterlab-github</text:a> (<text:a xlink:type="simple" xlink:href="https://github.com/jupyterlab/jupyterlab-github">Documentation sur Github</text:a>)</text:p>
        </text:list-item>
      </text:list>
      <text:p text:style-name="Text_20_body"><text:line-break/></text:p>
      <text:h text:style-name="Heading_20_1" text:outline-level="1"><text:bookmark-start text:name="problemes_bugs"/>Problèmes / Bugs<text:bookmark-end text:name="problemes_bugs"/></text:h>
      <text:p text:style-name="Text_20_body">Voir les <text:a xlink:type="simple" xlink:href="http://wiki-arhn.larhra.fr/doku.php?id=python:bugs_connus_conda">Problèmes / Bugs</text:a> connus concernant l'installation de Miniconda, JupyterLab et ses plugi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