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programminghistorian.org/lessons/?topic=python">The programming historian – Pyth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