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Chercher toutes les univesités</text:p>
      <text:p text:style-name="Source_20_Code">select count(*)<text:line-break/>where{<text:line-break/>select distinct *<text:line-break/>where {?s dbpprop:type dbpedia:Public_university;<text:line-break/>georss:point ?localisation}<text:line-break/>#limit 10<text:line-break/>}<text:line-break/><text:line-break/></text:p>
      <text:p text:style-name="Source_20_Code">PREFIX<text:s text:c="2"/>dbpedia-owl: &lt;http://dbpedia.org/ontology/&gt;<text:line-break/>PREFIX<text:s text:c="2"/>dbpedia: &lt;http://dbpedia.org/resource/&gt;<text:line-break/>PREFIX<text:s text:c="2"/>dbpprop: &lt;http://dbpedia.org/property/&gt;<text:line-break/><text:line-break/>SELECT DISTINCT<text:s text:c="2"/>*<text:line-break/>WHERE<text:line-break/><text:s text:c="2"/>{ SERVICE &lt;http://dbpedia-live.openlinksw.com/sparql&gt;<text:line-break/><text:s text:c="6"/>{ ?s dbpprop:type dbpedia:Public_university .<text:line-break/><text:s text:c="8"/>?s dbpprop:city ?city .<text:line-break/><text:s text:c="8"/>?city dbpedia-owl:type dbpedia:City<text:line-break/><text:s text:c="6"/>}<text:line-break/><text:s text:c="2"/>}<text:line-break/>LIMIT<text:s text:c="3"/>20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