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d8fab9c6269c50892685d7058ebc4c6e.jpg"/>
  <manifest:file-entry manifest:media-type="image/jpeg" manifest:full-path="Pictures/886deb3b9f4e8f3c5bcd9ee518bd7719.jpg"/>
  <manifest:file-entry manifest:media-type="image/jpeg" manifest:full-path="Pictures/871bdc64146f783f2ed1a39f252a5a9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teliervisualiser_les_donnees_issues_du_web_avec_un_logiciel_sig"/>Atelier : Visualiser les données issues du web avec un logiciel SIG<text:bookmark-end text:name="ateliervisualiser_les_donnees_issues_du_web_avec_un_logiciel_sig"/></text:h>
      <text:h text:style-name="Heading_20_2" text:outline-level="2"><text:bookmark-start text:name="francesco_beretta_comment_interroger_le_web_des_donnees"/>Francesco Beretta – Comment interroger le web des données<text:bookmark-end text:name="francesco_beretta_comment_interroger_le_web_des_donnees"/></text:h>
      <text:h text:style-name="Heading_20_3" text:outline-level="3"><text:bookmark-start text:name="objectifs"/>Objectifs<text:bookmark-end text:name="objectifs"/></text:h>
      <text:p text:style-name="Text_20_body">Apprendre à interroger le web des données et à tirer profit des ressources disponibles – le point de vue du chercheur</text:p>
      <text:h text:style-name="Heading_20_3" text:outline-level="3"><text:bookmark-start text:name="outils"/>Outils<text:bookmark-end text:name="outils"/></text:h>
      <text:list text:style-name="List_20_1">
        <text:list-item>
          <text:p text:style-name="Text_20_body"> Un navigateur web (de préférence Firefox)</text:p>
        </text:list-item>
        <text:list-item>
          <text:p text:style-name="Text_20_body"> <text:a xlink:type="simple" xlink:href="http://jena.apache.org/documentation/serving_data/">Fuseki</text:a>, serveur SPARQL à installer en local</text:p>
        </text:list-item>
        <text:list-item>
          <text:p text:style-name="Text_20_body"> Le logiciel <text:a xlink:type="simple" xlink:href="https://fr.libreoffice.org/discover/calc/">Calc</text:a> de la suite bureautique LibreOffice</text:p>
        </text:list-item>
      </text:list>
      <text:h text:style-name="Heading_20_3" text:outline-level="3"><text:bookmark-start text:name="le_web_des_donnees"/>Le web des données<text:bookmark-end text:name="le_web_des_donnees"/></text:h>
      <text:list text:style-name="List_20_1">
        <text:list-item>
          <text:p text:style-name="Text_20_body"> Les principes du web du données: les <text:a xlink:type="simple" xlink:href="http://www.w3.org/DesignIssues/LinkedData.html">5 étoiles</text:a></text:p>
        </text:list-item>
        <text:list-item>
          <text:p text:style-name="Text_20_body"> Le contexte: <text:a xlink:type="simple" xlink:href="http://5stardata.info">5-star open data</text:a> <text:a xlink:type="simple" xlink:href="http://fr.wikipedia.org/wiki/Donn%C3%A9es_ouvertes">Les données ouvertes</text:a></text:p>
        </text:list-item>
        <text:list-item>
          <text:p text:style-name="Text_20_body"> <text:a xlink:type="simple" xlink:href="http://fr.wikipedia.org/wiki/Uniform_Resource_Identifier">URI</text:a> / <text:a xlink:type="simple" xlink:href="http://fr.wikipedia.org/wiki/Internationalized_Resource_Identifier">IRI</text:a></text:p>
        </text:list-item>
        <text:list-item>
          <text:p text:style-name="Text_20_body"> Grammaire et syntaxes:  <text:a xlink:type="simple" xlink:href="http://www.w3.org/TR/rdf11-concepts/">RDF, modèle abstrait</text:a>, <text:a xlink:type="simple" xlink:href="http://www.w3.org/TR/rdf-schema/">RDFS (RDF Schema)</text:a>, <text:a xlink:type="simple" xlink:href="http://www.w3.org/TR/n-quads/">RDF N-quads</text:a>, OWL: <text:a xlink:type="simple" xlink:href="http://fr.wikipedia.org/wiki/Web_Ontology_Language">OWL-Wikipedia</text:a> – <text:a xlink:type="simple" xlink:href="http://www.w3.org/standards/techs/owl">OWL un monde</text:a></text:p>
        </text:list-item>
        <text:list-item>
          <text:p text:style-name="Text_20_body"> Sérializations: <text:a xlink:type="simple" xlink:href="http://www.w3.org/TR/rdf-syntax-grammar/">syntaxe RDF XML</text:a>, <text:a xlink:type="simple" xlink:href="http://www.w3.org/TR/turtle/">Turtle</text:a></text:p>
        </text:list-item>
        <text:list-item>
          <text:p text:style-name="Text_20_body"> Espaces de noms: <text:a xlink:type="simple" xlink:href="http://fr.wikipedia.org/wiki/Espace_de_noms_XML">définition dans le contexte XML</text:a> ; <text:a xlink:type="simple" xlink:href="http://www.w3.org/TR/xml-names11/">Recommendation 2006</text:a></text:p>
        </text:list-item>
        <text:list-item>
          <text:p text:style-name="Text_20_body"> <text:a xlink:type="simple" xlink:href="http://www.w3.org/TR/rdf11-concepts/#vocabularies">Vocabulaires</text:a>, <text:a xlink:type="simple" xlink:href="http://fr.wikipedia.org/wiki/Th%C3%A9saurus">thesauri</text:a>: <text:a xlink:type="simple" xlink:href="http://fr.wikipedia.org/wiki/Simple_Knowledge_Organization_System">SKOS</text:a>; <text:a xlink:type="simple" xlink:href="http://fr.wikipedia.org/wiki/Ontologie_(informatique)">ontologies</text:a>: <text:a xlink:type="simple" xlink:href="http://fr.wikipedia.org/wiki/DBpedia">DBPedia (notice fra)</text:a> – <text:a xlink:type="simple" xlink:href="http://en.wikipedia.org/wiki/DBpedia">DBPedia (notice eng)</text:a> – <text:a xlink:type="simple" xlink:href="http://dbpedia.org/ontology/">DBPedia ontology</text:a> – <text:a xlink:type="simple" xlink:href="http://fr.dbpedia.org/">DBPedia FR</text:a></text:p>
        </text:list-item>
        <text:list-item>
          <text:p text:style-name="Text_20_body"> Synthèse: <text:a xlink:type="simple" xlink:href="http://linkeddatabook.com/editions/1.0/">Tom Heath and Christian Bizer (2011) Linked Data: Evolving the Web into a Global Data Space (1st edition). Synthesis Lectures on the Semantic Web: Theory and Technology, 1:1, 1-136. Morgan &amp; Claypool.</text:a></text:p>
        </text:list-item>
        <text:list-item>
          <text:p text:style-name="Text_20_body"> L'<text:a xlink:type="simple" xlink:href="http://wiki-arhn.larhra.fr/lib/exe/fetch.php?media=thatcamp_2014:symogih_ontology_0-2-0.zip">ontologie du projet symogih.org</text:a></text:p>
        </text:list-item>
      </text:list>
      <text:h text:style-name="Heading_20_4" text:outline-level="4"><text:bookmark-start text:name="interroger_le_web_des_donnees"/>Interroger le web des données<text:bookmark-end text:name="interroger_le_web_des_donnees"/></text:h>
      <text:list text:style-name="List_20_1">
        <text:list-item>
          <text:p text:style-name="Text_20_body"> Le langage SPARQL</text:p>
          <text:list text:style-name="List_20_1">
            <text:list-item>
              <text:p text:style-name="Text_20_body"> standards:  <text:a xlink:type="simple" xlink:href="http://www.w3.org/TR/sparql11-query/">SPARQL 1.1 Query Language</text:a>; <text:a xlink:type="simple" xlink:href="http://www.opengeospatial.org/standards/geosparql">GeoSPARQL</text:a></text:p>
            </text:list-item>
          </text:list>
        </text:list-item>
      </text:list>
      <text:p text:style-name="Text_20_body">- A Geographic Query Language for RDF Data</text:p>
      <text:list text:style-name="List_20_1">
        <text:list-item>
          <text:p text:style-name="Text_20_body"> tutoriels: <text:a xlink:type="simple" xlink:href="http://wifo5-03.informatik.uni-mannheim.de/latc/www2012/Session 1.html">http://wifo5-03.informatik.uni-mannheim.de/latc/www2012/Session 1.html</text:a>; <text:a xlink:type="simple" xlink:href="http://www.snee.com/bobdc.blog/">Le blog de Bob DuCharme</text:a></text:p>
        </text:list-item>
      </text:list>
      <text:list text:style-name="List_20_1">
        <text:list-item>
          <text:p text:style-name="Text_20_body"> Le <text:a xlink:type="simple" xlink:href="http://wiki-arhn.larhra.fr/doku.php?id=thatcamp_2014:fuseki">logiciel Fuseki</text:a> (installation)</text:p>
        </text:list-item>
        <text:list-item>
          <text:p text:style-name="Text_20_body"> Procédure (documentation)</text:p>
        </text:list-item>
      </text:list>
      <text:h text:style-name="Heading_20_4" text:outline-level="4"><text:bookmark-start text:name="les_ressources_disponibles"/>Les ressources disponibles<text:bookmark-end text:name="les_ressources_disponibles"/></text:h>
      <text:list text:style-name="List_20_1">
        <text:list-item>
          <text:p text:style-name="Text_20_body"> Comment les trouver</text:p>
        </text:list-item>
        <text:list-item>
          <text:p text:style-name="Text_20_body"> Comment comprendre leur fonctionnement</text:p>
        </text:list-item>
        <text:list-item>
          <text:p text:style-name="Text_20_body"> Comment s'en servir</text:p>
        </text:list-item>
      </text:list>
      <text:p text:style-name="Text_20_body">Pour une liste de différentes ressources disponibles, voir <text:a xlink:type="simple" xlink:href="http://wiki-arhn.larhra.fr/doku.php?id=thatcamp_2014:ressources_sparql">ressources_sparql</text:a></text:p>
      <text:h text:style-name="Heading_20_3" text:outline-level="3"><text:bookmark-start text:name="deux_exemples"/>Deux exemples<text:bookmark-end text:name="deux_exemples"/></text:h>
      <text:h text:style-name="Heading_20_4" text:outline-level="4"><text:bookmark-start text:name="les_universites_dans_le_monde_en_europe"/>Les universités dans le monde / en Europe<text:bookmark-end text:name="les_universites_dans_le_monde_en_europe"/></text:h>
      <text:p text:style-name="Text_20_body"><text:a xlink:type="simple" xlink:href="http://wiki-arhn.larhra.fr/doku.php?id=thatcamp_2014:requete_dbpedia">Utiliser DBPedia Live pour trouver les Universités du monde entier</text:a></text:p>
      <text:h text:style-name="Heading_20_4" text:outline-level="4"><text:bookmark-start text:name="les_donnees_statistiques_des_pays_de_la_communaute_europeenne"/>Les données statistiques des pays de la Communauté européenne<text:bookmark-end text:name="les_donnees_statistiques_des_pays_de_la_communaute_europeenne"/></text:h>
      <text:p text:style-name="Text_20_body">Les <text:a xlink:type="simple" xlink:href="http://wiki-arhn.larhra.fr/doku.php?id=thatcamp_2014:donnees_de_la_communaute_europeenne">données de la Communauté européenne</text:a></text:p>
      <text:p text:style-name="Text_20_body"><text:a xlink:type="simple" xlink:href="http://wiki-arhn.larhra.fr/doku.php?id=thatcamp_2014:communaute_europeenne">communaute_europeenne</text:a></text:p>
      <text:h text:style-name="Heading_20_2" text:outline-level="2"><text:bookmark-start text:name="claire-charlotte_butez_visualiser_les_donnees_avec_qgis"/>Claire-Charlotte Butez – Visualiser les données avec QGIS<text:bookmark-end text:name="claire-charlotte_butez_visualiser_les_donnees_avec_qgis"/></text:h>
      <text:h text:style-name="Heading_20_3" text:outline-level="3"><text:bookmark-start text:name="objectifs1"/>Objectifs<text:bookmark-end text:name="objectifs1"/></text:h>
      <text:list text:style-name="List_20_1">
        <text:list-item>
          <text:p text:style-name="Text_20_body"> Après une première partie de journée consacrée à l’interrogation des données sur le web, cette deuxième partie consiste à leur visualisation avec un SIG et plus particulièrement le logiciel QGIS</text:p>
        </text:list-item>
      </text:list>
      <text:h text:style-name="Heading_20_3" text:outline-level="3"><text:bookmark-start text:name="supports"/>Supports<text:bookmark-end text:name="supports"/></text:h>
      <text:list text:style-name="List_20_1">
        <text:list-item>
          <text:p text:style-name="Text_20_body"> Beaucoup de tutoriels existent sur le web, ils sont régulièrement mis à jour, parmi eux celui-ci libre de droit:<text:a xlink:type="simple" xlink:href="http://wiki-arhn.larhra.fr/lib/exe/fetch.php?media=sig_phn:fiches_qgis_v2.0.1.pdf">QGIS V2</text:a></text:p>
        </text:list-item>
        <text:list-item>
          <text:p text:style-name="Text_20_body"> et d'autres encore dont cette page de wiki</text:p>
        </text:list-item>
      </text:list>
      <text:h text:style-name="Heading_20_3" text:outline-level="3"><text:bookmark-start text:name="outils1"/>Outils<text:bookmark-end text:name="outils1"/></text:h>
      <text:p text:style-name="Text_20_body">Quelques outils utiles :</text:p>
      <text:list text:style-name="List_20_1">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item>
          <text:p text:style-name="Text_20_body"> <text:a xlink:type="simple" xlink:href="http://www.gimp.org/downloads/">Logiciel GIMP</text:a> : Outil d'édition et de retouche d'image et est diffusé sous la licence GPLv3 comme un logiciel gratuit et libre. Il en existe des versions pour la plupart des systèmes d'exploitation dont GNU/Linux, OS X, et Microsoft Windows.</text:p>
        </text:list-item>
      </text:list>
      <text:h text:style-name="Heading_20_3" text:outline-level="3"><text:bookmark-start text:name="donnees_geographiques"/>Données géographiques<text:bookmark-end text:name="donnees_geographiques"/></text:h>
      <text:list text:style-name="List_20_1">
        <text:list-item>
          <text:p text:style-name="Text_20_body"> <text:a xlink:type="simple" xlink:href="http://epp.eurostat.ec.europa.eu/portal/page/portal/gisco_Geographical_information_maps/geodata/reference">Données géographiques Eurostat</text:a> : Données géographiques de références pour les statistiques européennes. Lors de leur utilisation leur source doit être citée dans la légende de la carte et dans la page d'introduction de la publication, accompagnée de la mention suivante: : FR: © EuroGeographics pour les limites administratives.</text:p>
          <text:list text:style-name="List_20_1">
            <text:list-item>
              <text:p text:style-name="Text_20_body"> Télécharger le dossier de données <text:a xlink:type="simple" xlink:href="http://clio.ish-lyon.cnrs.fr/formations/that_camp_2014/NUTS_2010_10M_SH.zip">NUTS_2010_10M_SH.zip</text:a></text:p>
            </text:list-item>
          </text:list>
        </text:list-item>
        <text:list-item>
          <text:p text:style-name="Text_20_body">  <text:a xlink:type="simple" xlink:href="http://www.naturalearthdata.com/">Natural Earth</text:a>. Consulter les <text:a xlink:type="simple" xlink:href="http://www.naturalearthdata.com/about/terms-of-use/">droits d'utilisation</text:a></text:p>
          <text:list text:style-name="List_20_1">
            <text:list-item>
              <text:p text:style-name="Text_20_body"> Télécharger le dossier de données <text:a xlink:type="simple" xlink:href="http://clio.ish-lyon.cnrs.fr/formations/that_camp_2014/HYP_50M_SR_W.zip">HYP_50M_SR_W.zip</text:a></text:p>
            </text:list-item>
          </text:list>
        </text:list-item>
      </text:list>
      <text:h text:style-name="Heading_20_4" text:outline-level="4"><text:bookmark-start text:name="autres_ressources_a_connaitre"/>Autres ressources à connaitre<text:bookmark-end text:name="autres_ressources_a_connaitre"/></text:h>
      <text:list text:style-name="List_20_1">
        <text:list-item>
          <text:p text:style-name="Text_20_body"> GADM database of Global Administrative Areas : <text:a xlink:type="simple" xlink:href="http://www.gadm.org">www.gadm.org</text:a></text:p>
        </text:list-item>
        <text:list-item>
          <text:p text:style-name="Text_20_body"> Données IGN utilisables avec les <text:a xlink:type="simple" xlink:href="http://professionnels.ign.fr/enseignement-recherche">licences spécifiques pour la recherche et l'enseignement</text:a></text:p>
        </text:list-item>
        <text:list-item>
          <text:p text:style-name="Text_20_body"> Les organismes qui fournissent de l'Open Data en téléchargement ou via les web-services : WMS, WFS</text:p>
        </text:list-item>
        <text:list-item>
          <text:p text:style-name="Text_20_body"> Les géocodeurs : Google Map, Google Earth, Geonames…</text:p>
        </text:list-item>
      </text:list>
      <text:h text:style-name="Heading_20_3" text:outline-level="3"><text:bookmark-start text:name="installation_et_decouverte_du_logiciel_qgis"/>Installation et découverte du logiciel QGIS<text:bookmark-end text:name="installation_et_decouverte_du_logiciel_qgis"/></text:h>
      <text:h text:style-name="Heading_20_4" text:outline-level="4"><text:bookmark-start text:name="affichage_et_preparation_des_donnees_geographiques"/>Affichage et préparation des données géographiques<text:bookmark-end text:name="affichage_et_preparation_des_donnees_geographiques"/></text:h>
      <text:list text:style-name="List_20_1">
        <text:list-item>
          <text:p text:style-name="Text_20_body"> <text:span text:style-name="Strong_20_Emphasis">Données géographiques</text:span></text:p>
          <text:list text:style-name="List_20_1">
            <text:list-item>
              <text:p text:style-name="Text_20_body"> Affichage des données Eurostat</text:p>
              <text:list text:style-name="List_20_1">
                <text:list-item>
                  <text:p text:style-name="Text_20_body"> Système de géoréférencement : ETRS89 =  EPSG:4258</text:p>
                  <text:list text:style-name="List_20_1">
                    <text:list-item>
                      <text:p text:style-name="Text_20_body"> Couche &gt; Ajouter une couche vecteur</text:p>
                    </text:list-item>
                  </text:list>
                </text:list-item>
              </text:list>
            </text:list-item>
            <text:list-item>
              <text:p text:style-name="Text_20_body"> Visualisation des couches et de leurs métadonnées</text:p>
            </text:list-item>
            <text:list-item>
              <text:p text:style-name="Text_20_body"> Exploration de la couche NUTS_RG_10M_2010.shp</text:p>
              <text:list text:style-name="List_20_1">
                <text:list-item>
                  <text:p text:style-name="Text_20_body"> Exploration des différents niveaux administratifs des polygones</text:p>
                  <text:list text:style-name="List_20_1">
                    <text:list-item>
                      <text:p text:style-name="Text_20_body"> Vue &gt; Identifier les entités</text:p>
                    </text:list-item>
                  </text:list>
                </text:list-item>
                <text:list-item>
                  <text:p text:style-name="Text_20_body"> Créer une couche à partir d'une sélection : Sélectionner seulement les polygones représentant les frontières des pays</text:p>
                  <text:list text:style-name="List_20_1">
                    <text:list-item>
                      <text:p text:style-name="Text_20_body"> Faire une requête attributaire à partir de la table d'attributs des polygones</text:p>
                      <text:list text:style-name="List_20_1">
                        <text:list-item>
                          <text:p text:style-name="Text_20_body"> Clic droit sur la couche &gt; Ouvrir la table d'attributs &gt; Select by expression &gt; </text:p>
                          <text:p text:style-name="Source_20_Code">STAT_LEVL__fckg_QUOT_ = 0</text:p>
                        </text:list-item>
                        <text:list-item>
                          <text:p text:style-name="Text_20_body"> Création d'une nouvelle couche à partir de la sélection</text:p>
                        </text:list-item>
                        <text:list-item>
                          <text:p text:style-name="Text_20_body"> Couche &gt; Propriétés &gt; Sauvegarder sous &gt; Cocher la case “n'enregistrer que les entités sélectionnées” &gt; Donner un nom à la nouvelle couche &gt; Valider  </text:p>
                        </text:list-item>
                        <text:list-item>
                          <text:p text:style-name="Text_20_body"> Afficher la nouvelle couche      </text:p>
                        </text:list-item>
                        <text:list-item>
                          <text:p text:style-name="Text_20_body"> Couche &gt; Ajouter une couche vecteur</text:p>
                        </text:list-item>
                        <text:list-item>
                          <text:p text:style-name="Text_20_body"> Pour télécharger directement le résultat : <text:a xlink:type="simple" xlink:href="http://clio.ish-lyon.cnrs.fr/formations/that_camp_2014/NUTS_RG_10M_2010_pays.zip">NUTS_RG_10M_2010_pays.zip</text:a></text:p>
                        </text:list-item>
                      </text:list>
                    </text:list-item>
                  </text:list>
                </text:list-item>
              </text:list>
            </text:list-item>
          </text:list>
        </text:list-item>
      </text:list>
      <text:h text:style-name="Heading_20_4" text:outline-level="4"><text:bookmark-start text:name="donnees_tabulaires"/>Données tabulaires<text:bookmark-end text:name="donnees_tabulaires"/></text:h>
      <text:list text:style-name="List_20_1">
        <text:list-item>
          <text:p text:style-name="Text_20_body"> Utilisation des données issues du web de données.</text:p>
        </text:list-item>
        <text:list-item>
          <text:p text:style-name="Text_20_body"> Nous avons plusieurs fichiers à notre disposition que nous utiliserons au cours des exercices de cette deuxième partie (cf 1ère partie du bootcamp : requêtes sur les serveurs sparql)          </text:p>
        </text:list-item>
        <text:list-item>
          <text:p text:style-name="Text_20_body"> Les universités d'Europe <text:a xlink:type="simple" xlink:href="http://wiki-arhn.larhra.fr/lib/exe/fetch.php?media=thatcamp_2014:resultat_corrige.csv.zip">Fichier nettoyé</text:a>: cf <text:a xlink:type="simple" xlink:href="http://wiki-arhn.larhra.fr/doku.php?id=thatcamp_2014:requete_dbpedia">requête dbpédia</text:a></text:p>
        </text:list-item>
        <text:list-item>
          <text:p text:style-name="Text_20_body"> * Populations en 2004 par province au format .csv : <text:a xlink:type="simple" xlink:href="http://wiki-arhn.larhra.fr/lib/exe/fetch.php?media=thatcamp_2014:eurostat_2004.zip">eurostat_2004.csv</text:a>: cf <text:a xlink:type="simple" xlink:href="http://wiki-arhn.larhra.fr/doku.php?id=thatcamp_2014:donnees_de_la_communaute_europeenne">les données de la communauté européenne</text:a> </text:p>
        </text:list-item>
        <text:list-item>
          <text:p text:style-name="Text_20_body"> Populations au 2ème échelon administratif en 2010, répartitions hommes-femmes par régions: <text:a xlink:type="simple" xlink:href="http://wiki-arhn.larhra.fr/lib/exe/fetch.php?media=thatcamp_2014:nuts2_pop_2010.zip"> nuts2_pop_2010.csv</text:a></text:p>
        </text:list-item>
        <text:list-item>
          <text:p text:style-name="Text_20_body"> Intégration des données tabulaires dans le SIG:</text:p>
        </text:list-item>
        <text:list-item>
          <text:p text:style-name="Text_20_body"> Les données s'intègrent dans QGIS comme n'importe quelle autre couche vecteur avec Couche &gt; Ajouter une couche vecteur</text:p>
        </text:list-item>
        <text:list-item>
          <text:p text:style-name="Text_20_body"> Il est possible de créer une couche de point à partir d'un fichier .csv qui contient des coordonnées X et Y          </text:p>
        </text:list-item>
        <text:list-item>
          <text:p text:style-name="Text_20_body"> Récupération des données sur les universités : <text:a xlink:type="simple" xlink:href="http://wiki-arhn.larhra.fr/lib/exe/fetch.php?media=thatcamp_2014:resultat_corrige.csv.zip">Fichier nettoyé</text:a></text:p>
        </text:list-item>
        <text:list-item>
          <text:p text:style-name="Text_20_body"> Observation du fichier .csv : Ces données comprennent des valeurs et les coordonnées X Y du lieu concerné. Ces valeurs peuvent être utilisées pour créer des points et les projeter dans QGIS.</text:p>
        </text:list-item>
        <text:list-item>
          <text:p text:style-name="Text_20_body"> Couche &gt; Ajouter une couche de texte délimité             </text:p>
        </text:list-item>
        <text:list-item>
          <text:p text:style-name="Text_20_body"> Indiquer l'emplacement du fichier “resultat_corrige”              </text:p>
        </text:list-item>
        <text:list-item>
          <text:p text:style-name="Text_20_body"> Dans “autre délimiteurs” indiquer le séparateur “|”             </text:p>
        </text:list-item>
        <text:list-item>
          <text:p text:style-name="Text_20_body"> Indiquer le champ X = “long” et le champ Y = “lat”             </text:p>
        </text:list-item>
        <text:list-item>
          <text:p text:style-name="Text_20_body"> Indiquer le code EPSG des coordonnées : 4326      </text:p>
        </text:list-item>
        <text:list-item>
          <text:p text:style-name="Text_20_body"> Enregistrer cette projection au format .shp      </text:p>
        </text:list-item>
        <text:list-item>
          <text:p text:style-name="Text_20_body"> Afficher la nouvelle couche dans le SIG et choisir le fond vecteur adapté, par exemple la couche NUTS_RG_10M_2010_pays</text:p>
        </text:list-item>
      </text:list>
      <text:h text:style-name="Heading_20_3" text:outline-level="3"><text:bookmark-start text:name="exploration_et_analyse_des_donnees"/>Exploration et analyse des données<text:bookmark-end text:name="exploration_et_analyse_des_donnees"/></text:h>
      <text:h text:style-name="Heading_20_4" text:outline-level="4"><text:bookmark-start text:name="les_requetes_attributaires"/>Les requêtes attributaires<text:bookmark-end text:name="les_requetes_attributaires"/></text:h>
      <text:list text:style-name="List_20_1">
        <text:list-item>
          <text:p text:style-name="Text_20_body"> Les requêtes attributaires se font avec la table d'attributs des données vectorielles, points, lignes ou polygones</text:p>
        </text:list-item>
        <text:list-item>
          <text:p text:style-name="Text_20_body"> Couche &gt; Propriétés &gt; Ouvrir la table d'attributs &gt; Select by expression       </text:p>
        </text:list-item>
        <text:list-item>
          <text:p text:style-name="Text_20_body"> Vous pouvez tester les requêtes sur les données, par exemple les universités de + de … inscrits etc..       </text:p>
        </text:list-item>
        <text:list-item>
          <text:p text:style-name="Text_20_body"> Tous les résultats peuvent être enregistrés dans de nouvelles couches. Ceci pourra nous servir en fin de travail pour mettre au point une carte.  </text:p>
        </text:list-item>
      </text:list>
      <text:h text:style-name="Heading_20_4" text:outline-level="4"><text:bookmark-start text:name="fonctions_de_requete_spatiale"/>Fonctions de requête spatiale<text:bookmark-end text:name="fonctions_de_requete_spatiale"/></text:h>
      <text:list text:style-name="List_20_1">
        <text:list-item>
          <text:p text:style-name="Text_20_body"> Autre outil de sélection géographique par requête dans <text:span text:style-name="Emphasis">Vecteur</text:span>   &gt; <text:span text:style-name="Emphasis">Requête spatiale</text:span>.</text:p>
        </text:list-item>
        <text:list-item>
          <text:p text:style-name="Text_20_body"> Pour installer cette extension aller dans <text:span text:style-name="Emphasis">Extension</text:span>   &gt; <text:span text:style-name="Emphasis">Gestionnaire d'extension</text:span>   et rechercher <text:span text:style-name="Emphasis">requête spatiale</text:span> </text:p>
        </text:list-item>
        <text:list-item>
          <text:p text:style-name="Text_20_body"> Vous trouverez dans cet outil les opérateurs de requête spatiale : <text:span text:style-name="Emphasis">Contient</text:span>, <text:span text:style-name="Emphasis">A l'intérieur</text:span>, <text:span text:style-name="Emphasis">Croise</text:span>, <text:span text:style-name="Emphasis">Intersecte</text:span>, <text:span text:style-name="Emphasis">Est disjoint</text:span>, <text:span text:style-name="Emphasis">Est égal</text:span>  </text:p>
        </text:list-item>
        <text:list-item>
          <text:p text:style-name="Text_20_body"> Tester avec l'outil : Sélection des entités sources depuis &gt; “résultat_corrige”, Où l'entité &gt; “à l'intérieur”, Entités références de “NUTS_RG_10M_2010_pays”</text:p>
        </text:list-item>
        <text:list-item>
          <text:p text:style-name="Text_20_body"> Vérifier et ajouter les entités non sélectionnées à cause de l'imprécision des données       </text:p>
        </text:list-item>
        <text:list-item>
          <text:p text:style-name="Text_20_body"> Enregistrer la sélection dans une nouvelle couche &gt; resultat_corrige_europe.shp  </text:p>
        </text:list-item>
        <text:list-item>
          <text:p text:style-name="Text_20_body"> Ajouter la nouvelle couche à la carte    </text:p>
        </text:list-item>
        <text:list-item>
          <text:p text:style-name="Text_20_body"> Ou télécharger le résultat : <text:a xlink:type="simple" xlink:href="http://clio.ish-lyon.cnrs.fr/formations/that_camp_2014/resultat_corrige_europe.zip">resultat_corrige_europe.zip</text:a></text:p>
        </text:list-item>
      </text:list>
      <text:h text:style-name="Heading_20_4" text:outline-level="4"><text:bookmark-start text:name="outils_d_analyse_spatiale"/>Outils d'analyse spatiale<text:bookmark-end text:name="outils_d_analyse_spatiale"/></text:h>
      <text:list text:style-name="List_20_1">
        <text:list-item>
          <text:p text:style-name="Text_20_body"> Avant de se lancer dans l'analyse spatiale il faut bien réfléchir à la finalité du travail  </text:p>
        </text:list-item>
        <text:list-item>
          <text:p text:style-name="Text_20_body"> <text:span text:style-name="Emphasis">Vecteur</text:span>   &gt; <text:span text:style-name="Emphasis">Outils de géotraitement</text:span>  </text:p>
        </text:list-item>
        <text:list-item>
          <text:p text:style-name="Text_20_body"> Pour chaque outil :</text:p>
        </text:list-item>
        <text:list-item>
          <text:p text:style-name="Text_20_body"> La <text:span text:style-name="Emphasis">couche vectorielle de saisie</text:span>   est l'input, couche sur laquelle on agit</text:p>
        </text:list-item>
        <text:list-item>
          <text:p text:style-name="Text_20_body"> La <text:span text:style-name="Emphasis">couche d'intersection</text:span>   est la couche qui participe à l'opération, le feature.</text:p>
        </text:list-item>
        <text:list-item>
          <text:p text:style-name="Text_20_body"> Le <text:span text:style-name="Emphasis">fichier de sortie</text:span>   est la couche résultante de l'opération, l'output.</text:p>
        </text:list-item>
        <text:list-item>
          <text:p text:style-name="Text_20_body"> Les principaux outils sont :</text:p>
        </text:list-item>
        <text:list-item>
          <text:p text:style-name="Text_20_body"> <text:span text:style-name="Emphasis">Tampons</text:span>   pour créer une zone tampon autour d'une entité</text:p>
        </text:list-item>
        <text:list-item>
          <text:p text:style-name="Text_20_body"> <text:span text:style-name="Emphasis">Découper</text:span>   pour découper une couche selon une autre ou une entité</text:p>
        </text:list-item>
        <text:list-item>
          <text:p text:style-name="Text_20_body"> <text:span text:style-name="Emphasis">Intersection</text:span>   pour assembler des portions d'entités qui se superposent ou ayant une limite commune</text:p>
        </text:list-item>
        <text:list-item>
          <text:p text:style-name="Text_20_body"> <text:span text:style-name="Emphasis">Regrouper</text:span>   pour créer des fusions entre entités selon un champ donné</text:p>
        </text:list-item>
        <text:list-item>
          <text:p text:style-name="Text_20_body"> <text:span text:style-name="Emphasis">Union</text:span>   pour assembler des entités qui se superposent</text:p>
        </text:list-item>
        <text:list-item>
          <text:p text:style-name="Text_20_body"> <text:span text:style-name="Emphasis">Différencier</text:span>   pour récupérer tout ce qui n'est pas égal au feature.  </text:p>
        </text:list-item>
        <text:list-item>
          <text:p text:style-name="Text_20_body"> Tester la création d'une zone tampon autour d'un polygone:</text:p>
        </text:list-item>
        <text:list-item>
          <text:p text:style-name="Text_20_body"> Tampon &gt; Couche vectorielle de saisie “NUTS_RG_10M_2010_pays”</text:p>
        </text:list-item>
        <text:list-item>
          <text:p text:style-name="Text_20_body"> Distance tampon &gt; 0.01    </text:p>
        </text:list-item>
        <text:list-item>
          <text:p text:style-name="Text_20_body"> Définir un fichier de sortie, lancer le traitement et ajouter la nouvelle couche.  </text:p>
        </text:list-item>
        <text:list-item>
          <text:p text:style-name="Text_20_body"> Tester la possibilité de compter le nombre de points dans un polygone, par exemple le nombre d'université par pays    </text:p>
        </text:list-item>
        <text:list-item>
          <text:p text:style-name="Text_20_body"> <text:span text:style-name="Emphasis">Vecteur</text:span>   &gt; Outil d'analyse &gt; Compter les points dans les polygones &gt; Indiquer les deux couches, le nom du champ en sortie (ex: nbr_univ) et la nouvelle couche : NUTS_RG_10M_2010_pays_univ.shp</text:p>
        </text:list-item>
        <text:list-item>
          <text:p text:style-name="Text_20_body"> Ajouter la nouvelle couche et vérifier la présence des nouvelles données attributaires</text:p>
        </text:list-item>
        <text:list-item>
          <text:p text:style-name="Text_20_body"> Ou télécharger le résultat : <text:a xlink:type="simple" xlink:href="http://clio.ish-lyon.cnrs.fr/formations/that_camp_2014/NUTS_RG_10M_2010_pays_univ.zip">NUTS_RG_10M_2010_pays_univ.zip</text:a></text:p>
        </text:list-item>
      </text:list>
      <text:h text:style-name="Heading_20_4" text:outline-level="4"><text:bookmark-start text:name="jointures_attributaires_ou_spatiales"/>Jointures attributaires ou spatiales<text:bookmark-end text:name="jointures_attributaires_ou_spatiales"/></text:h>
      <text:p text:style-name="Text_20_body"><text:span text:style-name="Strong_20_Emphasis">Tester la jointure spatiale :</text:span></text:p>
      <text:list text:style-name="List_20_1">
        <text:list-item>
          <text:p text:style-name="Text_20_body"> Ajouter à la table d'attribut des universités l'indicatif du pays auquel elles appartiennent</text:p>
        </text:list-item>
        <text:list-item>
          <text:p text:style-name="Text_20_body"> Dans <text:span text:style-name="Emphasis">Vecteur</text:span>   &gt; Outil de gestion de données &gt; Joindre les attributs par localisation</text:p>
        </text:list-item>
        <text:list-item>
          <text:p text:style-name="Text_20_body"> Indiquer la couche vecteur “resultat_corrige_europe” et joindre la couche vecteur “NUTS_RG_10M_2010_pays”</text:p>
        </text:list-item>
        <text:list-item>
          <text:p text:style-name="Text_20_body"> Indiquer un fichier de sortie “resultat_corrige_europe_join” et lancer le traitement    </text:p>
        </text:list-item>
        <text:list-item>
          <text:p text:style-name="Text_20_body"> Ajouter la nouvelle couche et vérifier la présence des nouvelles données attributaires    </text:p>
        </text:list-item>
        <text:list-item>
          <text:p text:style-name="Text_20_body"> Tester la sélection attributaire ou spatiale des université françaises      </text:p>
        </text:list-item>
        <text:list-item>
          <text:p text:style-name="Text_20_body"> Ou télécharger le résultat : <text:a xlink:type="simple" xlink:href="http://clio.ish-lyon.cnrs.fr/formations/that_camp_2014/resultat_corrige_europe_join.zip">resultat_corrige_europe_join.zip</text:a></text:p>
        </text:list-item>
        <text:list-item>
          <text:p text:style-name="Text_20_body"> <text:span text:style-name="Strong_20_Emphasis">Tester la jointure attributaire :</text:span>  </text:p>
        </text:list-item>
        <text:list-item>
          <text:p text:style-name="Text_20_body"> Compléter des données attributaires à partir d'une jointure faite sur un fichier .csv</text:p>
        </text:list-item>
        <text:list-item>
          <text:p text:style-name="Text_20_body"> <text:span text:style-name="Strong_20_Emphasis">1er exercice</text:span>   : Récupération des données sur les populations par régions au format .csv : <text:a xlink:type="simple" xlink:href="http://wiki-arhn.larhra.fr/lib/exe/fetch.php?media=thatcamp_2014:eurostat_2004.zip">eurostat_2004.csv</text:a> </text:p>
        </text:list-item>
        <text:list-item>
          <text:p text:style-name="Text_20_body"> Couche &gt; Ajouter une couche vecteur et ajouter le fichier eurostat_2004</text:p>
        </text:list-item>
        <text:list-item>
          <text:p text:style-name="Text_20_body"> Les principes de la jointure attributaire             </text:p>
        </text:list-item>
        <text:list-item>
          <text:p text:style-name="Text_20_body"> Fenêtre des propriétés de la couche &gt; Onglet Jointure             </text:p>
        </text:list-item>
        <text:list-item>
          <text:p text:style-name="Text_20_body"> Utilisée pour joindre des données tabulaires à partir d'un champ contenant un identifiant commun à la couche et à la table              </text:p>
        </text:list-item>
        <text:list-item>
          <text:p text:style-name="Text_20_body"> Préparer les champs de jointure : Ajouter un champ à la table attributaire de la couche NUTS_RG_10M_2010                </text:p>
        </text:list-item>
        <text:list-item>
          <text:p text:style-name="Text_20_body"> Ouvrir la table d'attribut &gt; Basculer en mode édition &gt; Ouvrir la calculatrice de champ &gt; Créer un nouveau champ à partir de l'expression : lower( “NUTS_ID” ) &gt; Enregistrer              </text:p>
        </text:list-item>
        <text:list-item>
          <text:p text:style-name="Text_20_body"> Fenêtre des propriétés de la couche &gt; Onglet Jointure                </text:p>
        </text:list-item>
        <text:list-item>
          <text:p text:style-name="Text_20_body"> Ajouter une jointure sur eurostat2004.geocodeProvince = NUTS_RG_10M_2010.nuts_id_lo             </text:p>
        </text:list-item>
        <text:list-item>
          <text:p text:style-name="Text_20_body"> Créer une couche pour les entités concernées par la jointure : NUTS_RG_10M_2010_densite      </text:p>
        </text:list-item>
        <text:list-item>
          <text:p text:style-name="Text_20_body"> Possibilité de faire un calcul de densité de population sur les données             </text:p>
        </text:list-item>
        <text:list-item>
          <text:p text:style-name="Text_20_body"> Ajout d'un champ 'surf_km2' à la table attributaire à partir de l'expression : $area / 1000000             </text:p>
        </text:list-item>
        <text:list-item>
          <text:p text:style-name="Text_20_body"> Ajout d'un champ 'densite' à la table attributaire à partir de l'expression :  “eurostat_4”  /  “surf_km2”              </text:p>
        </text:list-item>
        <text:list-item>
          <text:p text:style-name="Text_20_body"> Valider             </text:p>
        </text:list-item>
        <text:list-item>
          <text:p text:style-name="Text_20_body"> Propriété de la couche &gt; Style &gt; Symbole gradué &gt; Sélection du champ 'densité', 5 classes, mode quantile ou autre (cf Cartographie des données)              </text:p>
        </text:list-item>
        <text:list-item>
          <text:p text:style-name="Text_20_body"> Ajouter les couches HYP_50M_SR_W ou doubler la couche “data_nuts_rg_2_pop” pour afficher les valeurs nulles dans le but de réaliser une carte</text:p>
        </text:list-item>
      </text:list>
      <text:p text:style-name="Text_20_body"> comme par exemple : <draw:frame draw:style-name="media" draw:name="" text:anchor-type="as-char" draw:z-index="0" svg:width="13.229166666667cm" svg:height="8.255cm"><draw:image xlink:href="Pictures/d8fab9c6269c50892685d7058ebc4c6e.jpg" xlink:type="simple" xlink:show="embed" xlink:actuate="onLoad"/></draw:frame></text:p>
      <text:list text:style-name="List_20_1">
        <text:list-item>
          <text:p text:style-name="Text_20_body"> <text:span text:style-name="Strong_20_Emphasis">2ème exercice</text:span>   : Récupération des données sur les populations par régions au format .csv : <text:a xlink:type="simple" xlink:href="http://wiki-arhn.larhra.fr/lib/exe/fetch.php?media=thatcamp_2014:nuts2_pop_2010.zip">nuts2_pop_2010.csv</text:a> </text:p>
        </text:list-item>
        <text:list-item>
          <text:p text:style-name="Text_20_body"> Couche &gt; Ajouter une couche vecteur et sélectionner le fichier nuts2_pop_2010.csv</text:p>
        </text:list-item>
        <text:list-item>
          <text:p text:style-name="Text_20_body"> Dans la couche NUTS_RG_10M_2010 &gt; Fenêtre des propriétés &gt; Onglet Jointure             </text:p>
        </text:list-item>
        <text:list-item>
          <text:p text:style-name="Text_20_body"> Ajouter une jointure sur nuts2_pop_2010.nuts_id = NUTS_RG_10M_2010.NUTS_ID             </text:p>
        </text:list-item>
        <text:list-item>
          <text:p text:style-name="Text_20_body"> Vérifier dans la table attributaire si la jointure a fonctionné             </text:p>
        </text:list-item>
        <text:list-item>
          <text:p text:style-name="Text_20_body"> Créer une sélection sur NUTS_RG_10M_2010 : “STAT_LEVL__fckg_QUOT_ = 2 et faire une couche “data_nuts_rg_2_pop” à partir de cette sélection</text:p>
          <text:list text:style-name="List_20_1">
            <text:list-item>
              <text:p text:style-name="Text_20_body"> Ajouter le résultat “data_nuts_rg_2_pop” dans le projet</text:p>
            </text:list-item>
            <text:list-item>
              <text:p text:style-name="Text_20_body"> Sur cette couche nous allons calculer la proportion Homme-Femme pour les données à notre disposition</text:p>
              <text:list text:style-name="List_20_1">
                <text:list-item>
                  <text:p text:style-name="Text_20_body"> Pour cela il faut ajouter des champs à la table attributaire de la couche “data_nuts_rg_2_pop”</text:p>
                </text:list-item>
                <text:list-item>
                  <text:p text:style-name="Text_20_body"> Ouvrir la table d'attribut &gt; Basculer en mode édition &gt; Ouvrir la calculatrice de champ &gt; Créer trois nouveaux champs à partir des expressions :</text:p>
                  <text:list text:style-name="List_20_1">
                    <text:list-item>
                      <text:p text:style-name="Text_20_body"> Champ '%homme' : (“nuts2_po_2”100) / “nuts2_po_1”  &gt; Enregistrer</text:p>
                    </text:list-item>
                    <text:list-item>
                      <text:p text:style-name="Text_20_body"> Champ '%femme' : (“nuts2_po_3”100) / “nuts2_po_1”  &gt; Enregistrer</text:p>
                    </text:list-item>
                    <text:list-item>
                      <text:p text:style-name="Text_20_body"> Champ 'F%H' : ”%femme“ - ”%homme“   &gt; Enregistrer</text:p>
                    </text:list-item>
                  </text:list>
                </text:list-item>
              </text:list>
            </text:list-item>
            <text:list-item>
              <text:p text:style-name="Text_20_body"> Cartographier le résultat : Propriété de la couche &gt; Style &gt; Symbole gradué &gt; Sélection du champ 'F%H' &gt; Créer une palette de couleur adaptée (cf Cartographie des données)</text:p>
            </text:list-item>
            <text:list-item>
              <text:p text:style-name="Text_20_body"> Ajouter les couches HYP_50M_SR_W ou doubler la couche “data_nuts_rg_2_pop” pour afficher les valeurs nulles dans le but de réaliser une carte comme par exemple :</text:p>
            </text:list-item>
          </text:list>
        </text:list-item>
      </text:list>
      <text:p text:style-name="Text_20_body"><draw:frame draw:style-name="media" draw:name="" text:anchor-type="as-char" draw:z-index="0" svg:width="13.229166666667cm" svg:height="8.810625cm"><draw:image xlink:href="Pictures/886deb3b9f4e8f3c5bcd9ee518bd7719.jpg" xlink:type="simple" xlink:show="embed" xlink:actuate="onLoad"/></draw:frame></text:p>
      <text:h text:style-name="Heading_20_3" text:outline-level="3"><text:bookmark-start text:name="cartographie_des_donnees"/>Cartographie des données<text:bookmark-end text:name="cartographie_des_donnees"/></text:h>
      <text:list text:style-name="List_20_1">
        <text:list-item>
          <text:p text:style-name="Text_20_body"> <text:span text:style-name="Strong_20_Emphasis">La symbologie des couches</text:span></text:p>
          <text:list text:style-name="List_20_1">
            <text:list-item>
              <text:p text:style-name="Text_20_body"> Pour gérer la symbologie d'une couche: clic droit sur la couche puis <text:span text:style-name="Emphasis">Propriétés</text:span>   &gt; <text:span text:style-name="Emphasis">Style</text:span></text:p>
            </text:list-item>
            <text:list-item>
              <text:p text:style-name="Text_20_body"> Regarder les différentes possibilités de symbologie avec les couche des polygones ou celle des points. Il y a la plupart du temps deux possibilités de représentation, celle des cartes choroplètes (carte de surface) pour les valeurs relatives et catégories attributaires ou des points proportionnels pour les valeurs absolues.</text:p>
            </text:list-item>
            <text:list-item>
              <text:p text:style-name="Text_20_body"> Un exemple, celui du nombre d'université par pays :</text:p>
              <text:list text:style-name="List_20_1">
                <text:list-item>
                  <text:p text:style-name="Text_20_body"> La table d'attribut de la couche NUTS_RG_10M_2010_pays_univ contient le nombre d'université dans le champ nbr_univ. Nous souhaiterions le représenter par un point proportionnel mais il s'agit de polygone. Pour cela :</text:p>
                  <text:list text:style-name="List_20_1">
                    <text:list-item>
                      <text:p text:style-name="Text_20_body"> <text:span text:style-name="Emphasis">Vecteur</text:span>   &gt; <text:span text:style-name="Emphasis">Outils de géométrie</text:span>   &gt; <text:span text:style-name="Emphasis">Centroïdes de polygones</text:span>   &gt; choisir la couche NUTS_RG_10M_2010_pays_univ</text:p>
                    </text:list-item>
                    <text:list-item>
                      <text:p text:style-name="Text_20_body"> Enregistrer le résultat dans NUTS_RG_10M_2010_pays_univ_point.shp</text:p>
                    </text:list-item>
                    <text:list-item>
                      <text:p text:style-name="Text_20_body"> Ajouter la couche</text:p>
                    </text:list-item>
                    <text:list-item>
                      <text:p text:style-name="Text_20_body"> Les points centroïdes des polygones s'affichent. Il est possible d'éditer la couche pour déplacer et recentrer si besoin les points. C'est le cas de la France entre autre.</text:p>
                    </text:list-item>
                    <text:list-item>
                      <text:p text:style-name="Text_20_body"> Ou télécharger le résultat : <text:a xlink:type="simple" xlink:href="http://clio.ish-lyon.cnrs.fr/formations/that_camp_2014/NUTS_RG_10M_2010_pays_univ_point.zip">NUTS_RG_10M_2010_pays_univ_point.zip</text:a></text:p>
                    </text:list-item>
                  </text:list>
                </text:list-item>
                <text:list-item>
                  <text:p text:style-name="Text_20_body"> <text:span text:style-name="Strong_20_Emphasis">Pour la création des points proportionnels</text:span>, deux solutions :</text:p>
                  <text:list text:style-name="List_20_1">
                    <text:list-item>
                      <text:p text:style-name="Text_20_body"> Par symbole unique proportionnel</text:p>
                      <text:list text:style-name="List_20_1">
                        <text:list-item>
                          <text:p text:style-name="Text_20_body"> <text:span text:style-name="Emphasis">Propriétés</text:span>   &gt; <text:span text:style-name="Emphasis">Style</text:span>   &gt; <text:span text:style-name="Emphasis">Symbole unique</text:span>   pour définir le style du symbole unique.</text:p>
                        </text:list-item>
                        <text:list-item>
                          <text:p text:style-name="Text_20_body"> <text:span text:style-name="Emphasis">Avancé</text:span>   &gt; <text:span text:style-name="Emphasis">Champ de proportion</text:span>   pour indiquer le champ de type entier qui définira la proportionnalité des points.</text:p>
                          <text:list text:style-name="List_20_1">
                            <text:list-item>
                              <text:p text:style-name="Text_20_body"> Le champ de proportion peut être les valeur d'un champ ou le résultat d'une expression par exemple : “nombre”  / 10000</text:p>
                            </text:list-item>
                          </text:list>
                        </text:list-item>
                        <text:list-item>
                          <text:p text:style-name="Text_20_body"> Jouer sur la taille du symbole pour gérer la taille définitive des points.</text:p>
                        </text:list-item>
                      </text:list>
                    </text:list-item>
                    <text:list-item>
                      <text:p text:style-name="Text_20_body"> Par diagramme proportionnel</text:p>
                      <text:list text:style-name="List_20_1">
                        <text:list-item>
                          <text:p text:style-name="Text_20_body"> <text:span text:style-name="Emphasis">Propriétés</text:span>   &gt; <text:span text:style-name="Emphasis">Diagramme</text:span>   &gt; <text:span text:style-name="Emphasis">Afficher les diagrammes</text:span>.</text:p>
                        </text:list-item>
                        <text:list-item>
                          <text:p text:style-name="Text_20_body"> Dans onglet <text:span text:style-name="Emphasis">Taille</text:span>   &gt; Décocher <text:span text:style-name="Emphasis">Taille fixe</text:span>   &gt; choisir le champ <text:span text:style-name="Emphasis">Attribut</text:span>   &gt; <text:span text:style-name="Emphasis">Trouver la valeur maximale</text:span>   &gt; donner une <text:span text:style-name="Emphasis">Taille</text:span>   maximale à l'échelle de <text:span text:style-name="Emphasis">Surface</text:span>   et une <text:span text:style-name="Emphasis">Taille minimale</text:span>.</text:p>
                        </text:list-item>
                        <text:list-item>
                          <text:p text:style-name="Text_20_body"> Dans <text:span text:style-name="Emphasis">Attributs</text:span>   définir le champ contenant les données à représenter de manière proportionnelle.</text:p>
                        </text:list-item>
                        <text:list-item>
                          <text:p text:style-name="Text_20_body"> Dans onglet <text:span text:style-name="Emphasis">Position</text:span>   &gt; <text:span text:style-name="Emphasis">Emplacement</text:span>   choisir <text:span text:style-name="Emphasis">Sur le point</text:span>   pour que le diagramme proportionnel soit centré.</text:p>
                        </text:list-item>
                      </text:list>
                    </text:list-item>
                  </text:list>
                </text:list-item>
              </text:list>
            </text:list-item>
            <text:list-item>
              <text:p text:style-name="Text_20_body"> <text:span text:style-name="Strong_20_Emphasis">Pour la création des cartes choroplètes</text:span>, par exemple pour représenter la densité d'universités par pays</text:p>
              <text:list text:style-name="List_20_1">
                <text:list-item>
                  <text:p text:style-name="Text_20_body"> Par symbole gradué sur la couche NUTS_RG_10M_2010_pays_univ</text:p>
                  <text:list text:style-name="List_20_1">
                    <text:list-item>
                      <text:p text:style-name="Text_20_body"> <text:span text:style-name="Emphasis">Propriétés</text:span>   &gt; <text:span text:style-name="Emphasis">Style</text:span>   &gt; <text:span text:style-name="Emphasis">Symbole gradué</text:span>   pour définir la palette, les classes, leur nombre et la méthode de discrétisation.</text:p>
                      <text:list text:style-name="List_20_1">
                        <text:list-item>
                          <text:p text:style-name="Text_20_body"> Intervalles égaux : Les classes sont d'étendue égale. L'étendue totale de la variable (max - mini) est calculée puis divisée par le nombre de classes désiré (qui apparaît dans le champ classe).</text:p>
                        </text:list-item>
                        <text:list-item>
                          <text:p text:style-name="Text_20_body"> Quantiles (effectifs égaux): cette méthode consiste à utiliser un même nombre ou une même fréquence de valeurs par classe. Il y a le même nombre dans chaque classe.</text:p>
                        </text:list-item>
                        <text:list-item>
                          <text:p text:style-name="Text_20_body"> Ruptures naturelles (Jenks) : cette méthode est souvent la plus performante. Elle permet d'obtenir des classes très proches des formes de la distribution de la variable.</text:p>
                        </text:list-item>
                        <text:list-item>
                          <text:p text:style-name="Text_20_body"> Ecart-type : cette méthode de discrétisation repose sur la moyenne.</text:p>
                        </text:list-item>
                        <text:list-item>
                          <text:p text:style-name="Text_20_body"> Jolies ruptures : cette méthode utilise un algorithme du logiciel de statistique R.</text:p>
                        </text:list-item>
                      </text:list>
                    </text:list-item>
                    <text:list-item>
                      <text:p text:style-name="Text_20_body"> Astuce : Tester les différentes possibilités et visualiser le rendu avec le bouton <text:span text:style-name="Emphasis">Appliquer</text:span>   pour ne pas fermer la fenêtre</text:p>
                    </text:list-item>
                    <text:list-item>
                      <text:p text:style-name="Text_20_body"> Ajouter les couches HYP_50M_SR_W dans le but de réaliser une carte comme par exemple :</text:p>
                    </text:list-item>
                  </text:list>
                </text:list-item>
              </text:list>
            </text:list-item>
          </text:list>
        </text:list-item>
      </text:list>
      <text:p text:style-name="Text_20_body"><draw:frame draw:style-name="media" draw:name="" text:anchor-type="as-char" draw:z-index="0" svg:width="13.229166666667cm" svg:height="8.4666666666667cm"><draw:image xlink:href="Pictures/871bdc64146f783f2ed1a39f252a5a9a.jpg" xlink:type="simple" xlink:show="embed" xlink:actuate="onLoad"/></draw:frame></text:p>
      <text:list text:style-name="List_20_1">
        <text:list-item>
          <text:p text:style-name="Text_20_body"> <text:span text:style-name="Strong_20_Emphasis">Composeur d'impression</text:span></text:p>
          <text:list text:style-name="List_20_1">
            <text:list-item>
              <text:p text:style-name="Text_20_body"> Rappel sur la mise en page d'une carte avec le composeur d'impression</text:p>
            </text:list-item>
            <text:list-item>
              <text:p text:style-name="Text_20_body"> Pour faire une mise en page aller dans <text:span text:style-name="Emphasis">Projet</text:span>   &gt; <text:span text:style-name="Emphasis">Nouveau composeur d'impression</text:span>.</text:p>
              <text:list text:style-name="List_20_1">
                <text:list-item>
                  <text:p text:style-name="Text_20_body"> Dans le composeur d'impression, intégrer tous les éléments indispensables à la carte : Carte-s, légende, titre, orientation, échelle, sources, nom et dates de réalisation.</text:p>
                </text:list-item>
              </text:list>
            </text:list-item>
            <text:list-item>
              <text:p text:style-name="Text_20_body"> Exportation de la mise en page : <text:span text:style-name="Emphasis">Composeur</text:span>   &gt; <text:span text:style-name="Emphasis">Exporter comme image</text:span></text:p>
              <text:list text:style-name="List_20_1">
                <text:list-item>
                  <text:p text:style-name="Text_20_body"> Il est préférable d'exporter en PNG lorsqu'il s'agit de vecteurs et en JPEG lorsque le projet contient des rasters.</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